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Standard" style:family="paragraph">
      <style:text-properties fo:font-weight="bold" style:font-weight-asian="bold" style:font-weight-complex="bold"/>
    </style:style>
    <style:style style:name="P3" style:parent-style-name="Standard" style:family="paragraph">
      <style:text-properties fo:font-weight="bold" style:font-weight-asian="bold" style:font-weight-complex="bold"/>
    </style:style>
    <style:style style:name="P4" style:parent-style-name="Standard" style:family="paragraph">
      <style:text-properties fo:font-size="11pt" style:font-size-asian="11pt" style:font-size-complex="11pt"/>
    </style:style>
    <style:style style:name="P5" style:parent-style-name="Standard" style:family="paragraph">
      <style:text-properties fo:font-weight="bold" style:font-weight-asian="bold" style:font-weight-complex="bold"/>
    </style:style>
    <style:style style:name="P6" style:parent-style-name="Standard" style:family="paragraph">
      <style:text-properties fo:font-weight="bold" style:font-weight-asian="bold" style:font-weight-complex="bold"/>
    </style:style>
    <style:style style:name="T7" style:parent-style-name="Standardnípísmoodstavce" style:family="text">
      <style:text-properties fo:font-weight="bold" style:font-weight-asian="bold" style:font-weight-complex="bold"/>
    </style:style>
    <style:style style:name="T8" style:parent-style-name="Standardnípísmoodstavce" style:family="text">
      <style:text-properties fo:font-weight="bold" style:font-weight-asian="bold" style:font-weight-complex="bold"/>
    </style:style>
    <style:style style:name="T9" style:parent-style-name="Standardnípísmoodstavce" style:family="text">
      <style:text-properties fo:font-weight="bold" style:font-weight-asian="bold" style:font-weight-complex="bold"/>
    </style:style>
    <style:style style:name="T10" style:parent-style-name="Standardnípísmoodstavce" style:family="text">
      <style:text-properties fo:font-weight="bold" style:font-weight-asian="bold" style:font-weight-complex="bold"/>
    </style:style>
    <style:style style:name="T11" style:parent-style-name="Standardnípísmoodstavce" style:family="text">
      <style:text-properties fo:font-weight="bold" style:font-weight-asian="bold" style:font-weight-complex="bold"/>
    </style:style>
    <style:style style:name="P12" style:parent-style-name="Standard" style:family="paragraph">
      <style:text-properties fo:font-weight="bold" style:font-weight-asian="bold" style:font-weight-complex="bold"/>
    </style:style>
    <style:style style:name="P13" style:parent-style-name="Standard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><text:s text:c="22"/>INFORMACE PRO RODIČE ŽÁKŮ ŠKOLNÍ DRUŽINY</text:p>
      <text:p text:style-name="P2"/>
      <text:p text:style-name="P3"/>
      <text:p text:style-name="Standard"/>
      <text:p text:style-name="Standard">1. Vaše dítě bude do školní družiny přijato na základě vyplněného zápisního lístku a plné moci pod registračním<text:s/>číslem.</text:p>
      <text:p text:style-name="Standard">2. Provoz ranní družiny je od 6. 15 do 7. 45 hodin.</text:p>
      <text:p text:style-name="Standard">3. Odpolední družina je od 11. 45 do 16. 00 hodin. Účastníci odchází domů ve 13. 30 hodin a dále pak až v 15.00 hodin<text:s/>(vzhledem k výchovně vzdělávacímu programu).</text:p>
      <text:p text:style-name="Standard">4. Jestliže účastník odchází v jinou<text:s/>dobu, než<text:s/>je uvedeno na zápisním lístku, rodiče ho omluví na omluvném listu, který jste obdrželi zároveň s přihláškou.</text:p>
      <text:p text:style-name="Standard">5. Poplatek za školní družinu je 200,- Kč za měsíc a platí se pololetně.<text:s/>Poplatek poukazujete na účet až po přijetí vašeho dítěte do školní družiny. Informace o platbě obdržíte spolu s platebními údaji.</text:p>
      <text:p text:style-name="Standard">6. Účastníci budou seznámeni s Vnitřním řádem a s provozem školní družiny. Také s bezpečností ve všech prostorách školní družiny.</text:p>
      <text:p text:style-name="Standard">7. Na<text:s/>odpoledne dávejte dětem starší oblečení, mají možnost se převléknout,<text:s/>aby si školní oblečení neušpinili.</text:p>
      <text:p text:style-name="Standard">8. Účastníci nenosí do školní družiny vlastní hračky<text:s/>(plyšáky, panenky, auta, kartičky a telefony).</text:p>
      <text:p text:style-name="P4">9.<text:s/>Pro komunikaci s vychovatelkami<text:s/>používejte<text:s/>výhradně<text:s/>aplikaci Bakaláři nebo telefon:<text:s/>727<text:s/>849 581.</text:p>
      <text:p text:style-name="Standard"/>
      <text:p text:style-name="Standard"/>
      <text:p text:style-name="P5"><text:s text:c="11"/>Na školní rok 2026/2027 máme pro zájemce připravena tato zájmová odpoledne:</text:p>
      <text:p text:style-name="P6"/>
      <text:p text:style-name="Standard">Na zájmová odpoledne se můžete hlásit elektronicky na webu školy-<text:s/><text:a xlink:href="https://www.zsosov.cz/" office:target-frame-name="_top" xlink:show="replace">https://www.zsosov.cz</text:a></text:p>
      <text:p text:style-name="Standard">v sekci školní družina-rozvrh. O zařazení do zájmového odpoledne budete informováni e-mailem.</text:p>
      <text:p text:style-name="Standard">Elektronické přihlašování bude spuštěno 1. září 2026 během dne. Promyslete, zda bude mít vaše dítě zájem o některou z nabídek.</text:p>
      <text:p text:style-name="Standard"/>
      <text:p text:style-name="Standard"><text:span text:style-name="T7">Pondělí:<text:s/></text:span>ROBOŤÁCI (2., 3.<text:s/>třída)<text:tab/><text:tab/><text:tab/>MALÝ<text:s/>ZÁCHRANÁŘ (3., 4., 5. třída)</text:p>
      <text:p text:style-name="Standard"/>
      <text:p text:style-name="Standard"><text:span text:style-name="T8">Úterý: <text:s text:c="3"/></text:span>POHYBOVKY(4., 5. třída)<text:tab/><text:tab/>ANGLIČTINA<text:s/>( 1. třída)</text:p>
      <text:p text:style-name="Standard"/>
      <text:p text:style-name="Standard"><text:span text:style-name="T9">Středa: <text:s text:c="2"/></text:span>KERAMIKA (1-5. třída)</text:p>
      <text:p text:style-name="Standard"/>
      <text:p text:style-name="Standard"><text:span text:style-name="T10">Čtvrtek:<text:s/></text:span>MALÝ PŘÍRODOVĚDEC ( 1.,2. třída)<text:tab/>VESELÉ<text:s/>ČTENÍ (2., 3. třída)</text:p>
      <text:p text:style-name="Standard"/>
      <text:p text:style-name="Standard"><text:span text:style-name="T11">Pátek: <text:s text:c="3"/></text:span>ŠIKOVNÉ RUČIČKY (1.-5. třída)<text:tab/><text:tab/>SPORŤÁČEK( 1.,2.,3. třída)</text:p>
      <text:p text:style-name="Standard"/>
      <text:p text:style-name="P12"><text:s text:c="31"/>KRITÉRIA PRO PŘIJETÍ DO ŠKOLNÍ DRUŽINY</text:p>
      <text:p text:style-name="P13"/>
      <text:p text:style-name="Standard">1. Školní družina se naplňuje do počtu 30 účastníků na oddělení.</text:p>
      <text:p text:style-name="Standard">2. Účastníci se přijímají na základě vyplněné přihlášky<text:s/>-<text:s/>zápisní lístek s registračním číslem.</text:p>
      <text:p text:style-name="Standard">3. O přijetí či vyloučení rozhoduje ředitelka školy<text:s/>(viz.<text:s/>Vnitřní řád).</text:p>
      <text:p text:style-name="Standard">4.<text:s/>Rodiče odevzdají do 10. září 2026 vyplněnou přihlášku vychovatelkám školní družiny.</text:p>
      <text:p text:style-name="Standard">5. Ředitelka školy uvědomí rodiče o zařazení, případně<text:s/>nezařazení do školní družiny zveřejněním na webu školy a v hale školy pod registračním číslem.</text:p>
      <text:p text:style-name="Standard"/>
      <text:p text:style-name="Standard"/>
      <text:p text:style-name="Standard"/>
      <text:p text:style-name="Standard">V Osově 1. 9. 2026</text:p>
      <text:p text:style-name="Standard"/>
      <text:p text:style-name="Standard">Hana Jandíková, ved. vychovatelka <text:s text:c="39"/>Mgr. Soňa Kocmanová, ředitelka školy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Hana Jandíková</meta:initial-creator>
    <dc:creator>Hana Jandíková</dc:creator>
    <meta:creation-date>2026-08-30T20:27:00Z</meta:creation-date>
    <dc:date>2026-08-31T08:48:00Z</dc:date>
    <meta:print-date>2026-08-31T08:48:00Z</meta:print-date>
    <meta:template xlink:href="Normal" xlink:type="simple"/>
    <meta:editing-cycles>1</meta:editing-cycles>
    <meta:editing-duration>PT1080S</meta:editing-duration>
    <meta:document-statistic meta:page-count="1" meta:paragraph-count="5" meta:word-count="379" meta:character-count="2612" meta:row-count="18" meta:non-whitespace-character-count="2238"/>
  </office:meta>
</office:document-meta>
</file>